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5063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3.611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Defect-Induced Displacement of Topological Surface State in Quantum Magnet MnBi 2 Te 4</text:p>
          </table:table-cell>
          <table:table-cell office:value-type="string" calcext:value-type="string">
            <text:p>Lüpke, Felix; Kolmer, Marek; Tan, Hengxin; Chang, Hao; Kaminski, Adam; Yan, Binghai; Yan, Jiaqiang; Ko, Wonhee; Li, An-Ping</text:p>
          </table:table-cell>
          <table:table-cell office:value-type="string" calcext:value-type="string">
            <text:p>Physical review letters</text:p>
          </table:table-cell>
          <table:table-cell table:style-name="ce1" office:value-type="string" calcext:value-type="string">
            <text:p>5213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Observing the Spatial and Temporal Evolution of Exciton Wave Functions in Organic Semiconductors</text:p>
          </table:table-cell>
          <table:table-cell office:value-type="string" calcext:value-type="string">
            <text:p>Theilen, Marcel; Kaidisch, Siegfried; Stettner, Monja; Zajusch, Sarah; Fackelman, Eric; Adamkiewicz, Alexa; Wallauer, Robert; Windischbacher, Andreas; Kern, Christian S.; Ramsey, Michael G.; Bocquet, François C.; Soubatch, Serguei; Tautz, F. Stefan; Höfer, Ulrich; Puschnig, Peter</text:p>
          </table:table-cell>
          <table:table-cell office:value-type="string" calcext:value-type="string">
            <text:p>Physical review / X</text:p>
          </table:table-cell>
          <table:table-cell table:style-name="ce1" office:value-type="string" calcext:value-type="string">
            <text:p>5213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Circular dichroism in the photoelectron angular distribution of achiral molecules</text:p>
          </table:table-cell>
          <table:table-cell office:value-type="string" calcext:value-type="string">
            <text:p>Kern, Christian S.; Yang, Xiaosheng; Zamborlini, Giovanni; Mearini, Simone; Jugovac, Matteo; Feyer, Vitaliy; De Giovannini, Umberto; Rubio, Angel; Soubatch, Serguei; Ramsey, Michael G.; Tautz, F. Stefan; Puschnig, Peter</text:p>
          </table:table-cell>
          <table:table-cell office:value-type="string" calcext:value-type="string">
            <text:p>Physical review research</text:p>
          </table:table-cell>
          <table:table-cell table:style-name="ce1" office:value-type="string" calcext:value-type="string">
            <text:p>5213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Multi-Orbital Charge Transfer into Nonplanar Cycloarenes Revealed with CO-Functionalized STM Tips</text:p>
          </table:table-cell>
          <table:table-cell office:value-type="string" calcext:value-type="string">
            <text:p>Haags, Anja; Reichmann, Alexander; Ruan, Zilin; Fan, Qitang; Egger, Larissa; Kirschner, Hans; Naumann, Tim; Werner, Simon; Kleykamp, Olaf; Martinez Castro, Jose; Lüpke, Felix; Bocquet, François C.; Kumpf, Christian; Soubatch, Serguei; Gottwald, Alexander; Koller, Georg; Ramsey, Michael G.; Richter, Mathias; Sundermeyer, Jörg; Puschnig, Peter; Gottfried, J. Michael; Tautz, F. Stefan; Wenzel, Sabine</text:p>
          </table:table-cell>
          <table:table-cell office:value-type="string" calcext:value-type="string">
            <text:p>The journal of physical chemistry letters</text:p>
          </table:table-cell>
          <table:table-cell table:style-name="ce1" office:value-type="string" calcext:value-type="string">
            <text:p>5213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Spatial homogeneity of superconducting order parameter in NbN films grown by atomic layer deposition</text:p>
          </table:table-cell>
          <table:table-cell office:value-type="string" calcext:value-type="string">
            <text:p>Lorenz, Janine; Linzen, Sven; Ziegler, Mario; Oelsner, Gregor; Stolz, Ronny; Tautz, Frank Stefan Stefan; Lüpke, Felix; Il'ichev, Evgeni</text:p>
          </table:table-cell>
          <table:table-cell office:value-type="string" calcext:value-type="string">
            <text:p>Superconductor science and technology</text:p>
          </table:table-cell>
          <table:table-cell table:style-name="ce1" office:value-type="string" calcext:value-type="string">
            <text:p>5213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Structure analysis of PTCDA/Ag(100) by low-energy electron diffraction and density functional theory</text:p>
          </table:table-cell>
          <table:table-cell office:value-type="string" calcext:value-type="string">
            <text:p>Krieger, Ina; Sokolowski, Moritz; Haags, Anja; Bredow, Thomas; Kumpf, Christian; Tautz, F. Stefan; Held, Georg</text:p>
          </table:table-cell>
          <table:table-cell office:value-type="string" calcext:value-type="string">
            <text:p>Physical review / B</text:p>
          </table:table-cell>
          <table:table-cell table:style-name="ce1" office:value-type="string" calcext:value-type="string">
            <text:p>5213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Direct subcycle momentum-resolved observation of Landau-Zener-Majorana transitions in lightwave-driven graphene</text:p>
          </table:table-cell>
          <table:table-cell office:value-type="string" calcext:value-type="string">
            <text:p>Inzani, Giacomo; Eggers, Vincent; Meierhofer, Manuel; Münster, Lasse; Helml, Jakob; Wallauer, Robert; Zajusch, Sarah; Ito, Suguru; Machtl, Leon; Yin, Hao; Kumpf, Christian; Bocquet, Francois C.; Bao, Changhua; Güdde, Jens; Tautz, F. Stefan; Huber, Rupert; Höfer, Ulrich</text:p>
          </table:table-cell>
          <table:table-cell office:value-type="string" calcext:value-type="string">
            <text:p>Advances in Ultrafast Condensed Phase Physics V</text:p>
          </table:table-cell>
          <table:table-cell table:style-name="ce1" office:value-type="string" calcext:value-type="string">
            <text:p>5213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Author Correction: Electrostatic potentials of atomic nanostructures at metal surfaces quantified by scanning quantum dot microscopy</text:p>
          </table:table-cell>
          <table:table-cell office:value-type="string" calcext:value-type="string">
            <text:p>Philipp Leinen; Marvin Knol; Hadi Arefi; Michael Maiworm; Ruslan Temirov; Oliver T. Hofmann; Reinhard J. Maurer; Frank Stefan Tautz; Christian Wagner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47" meta:object-count="0"/>
    <meta:generator>LibreOffice/26.2.4.2$Linux_X86_64 LibreOffice_project/620$Build-2</meta:generator>
  </office:meta>
</office:document-meta>
</file>