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7437in"/>
    </style:style>
    <style:style style:name="co2" style:family="table-column">
      <style:table-column-properties fo:break-before="auto" style:column-width="19.8571in"/>
    </style:style>
    <style:style style:name="co3" style:family="table-column">
      <style:table-column-properties fo:break-before="auto" style:column-width="3.0846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2.3335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6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orrelation‐Driven d ‐Band Modifications Promote Chemical Bonding at 3 d ‐Ferromagnetic Surfaces</text:p>
          </table:table-cell>
          <table:table-cell office:value-type="string" calcext:value-type="string">
            <text:p>Janas, David Maximilian; Windischbacher, Andreas; Sala, Alessandro; Feyer, Vitaliy; Cojocariu, Iulia; Gruber, Manuel; Bouatou, Mehdi; Droghetti, Andrea; Puschnig, Peter; Zamborlini, Giovanni; Cinchetti, Mirko</text:p>
          </table:table-cell>
          <table:table-cell office:value-type="string" calcext:value-type="string">
            <text:p>Small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Laser-Induced Degradation of Bi2Se3 THz Emitters Revealed by Raman Spectroscopy</text:p>
          </table:table-cell>
          <table:table-cell office:value-type="string" calcext:value-type="string">
            <text:p>Adam, Roman; Mikulics, Martin; Bürgler, Daniel; Niherysh, Kiryl A.; Kalaboukhov, Alexei; Heidtfeld, Sarah; Komissarov, Ivan; Sobolewski, Roman; Schneider, Claus Michael; Mayer, Joachim; Hardtdegen, Hilde H.</text:p>
          </table:table-cell>
          <table:table-cell office:value-type="string" calcext:value-type="string">
            <text:p>Photonics</text:p>
          </table:table-cell>
          <table:table-cell table:style-name="ce1" office:value-type="string" calcext:value-type="string">
            <text:p>5353</text:p>
          </table:table-cell>
          <table:table-cell office:value-type="string" calcext:value-type="string">
            <text:p>ER-C-2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pectroscopic Fingerprinting of Coordination‐driven Spin States in Metal‐organic Architectures</text:p>
          </table:table-cell>
          <table:table-cell office:value-type="string" calcext:value-type="string">
            <text:p>Grisan Qiu, Yan Yan; Carlotto, Silvia; Mearini, Simone; Baranowski, Daniel; Cojocariu, Iulia; Jugovac, Matteo; Zamborlini, Giovanni; Gargiani, Pierluigi; Valvidares, Manuel; Feyer, Vitaliy; Schneider, Claus Michael</text:p>
          </table:table-cell>
          <table:table-cell office:value-type="string" calcext:value-type="string">
            <text:p>Chemistry - a European journal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N‐Type Behavior from a P‐Type Dopant: Charge Compensation Mechanisms in Trivalent Y‐Doped HfO 2</text:p>
          </table:table-cell>
          <table:table-cell office:value-type="string" calcext:value-type="string">
            <text:p>Rehm, Oliver; Baumgarten, Lutz; Wunderwald, Florian; Fuhrberg, Andreas; Düring, Pia Maria; Gloskovskii, Andrei; Schlueter, Christoph; Mikolajick, Thomas; Schroeder, Uwe; Müller, Martina</text:p>
          </table:table-cell>
          <table:table-cell office:value-type="string" calcext:value-type="string">
            <text:p>Advanced physics research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ffects of initial spin orientation on the generation of polarized electron beams from laser wakefield acceleration in plasma</text:p>
          </table:table-cell>
          <table:table-cell office:value-type="string" calcext:value-type="string">
            <text:p>Yin, L. R.; Li, X. F.; Gu, Y. J.; Cao, N.; Kong, Q.; Büscher, M.; Weng, S. M.; Chen, M.; Sheng, Z. M.</text:p>
          </table:table-cell>
          <table:table-cell office:value-type="string" calcext:value-type="string">
            <text:p>Matter and radiation at extremes</text:p>
          </table:table-cell>
          <table:table-cell table:style-name="ce1" office:value-type="string" calcext:value-type="string">
            <text:p>62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omentum microscopy and its applications</text:p>
          </table:table-cell>
          <table:table-cell office:value-type="string" calcext:value-type="string">
            <text:p>Chen, Ying-Jiun; Wiemann, Carsten; Chiu, Wei-Sheng; Schlueter, Christoph; Schneider, Claus M.; Tusche, Christian</text:p>
          </table:table-cell>
          <table:table-cell office:value-type="string" calcext:value-type="string">
            <text:p>Applied physics letters</text:p>
          </table:table-cell>
          <table:table-cell table:style-name="ce1" office:value-type="string" calcext:value-type="string">
            <text:p>1212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ingle Ni Atoms Drive Carboxyl Deprotonation in Metal–Organic Chains</text:p>
          </table:table-cell>
          <table:table-cell office:value-type="string" calcext:value-type="string">
            <text:p>Mearini, Simone; Auer, Fabian; Laßhofer, Maximilian; Windischbacher, Andreas; Brandstetter, Dominik; Baranowski, Daniel; Grisan Qiu, Yan Yan; Cojocariu, Iulia; Jugovac, Matteo; Sterrer, Martin; Zamborlini, Giovanni; Feyer, Vitaliy; Schneider, Claus Michael</text:p>
          </table:table-cell>
          <table:table-cell office:value-type="string" calcext:value-type="string">
            <text:p>ACS nano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ingle domain spectroscopic signatures of a magnetic kagome metal</text:p>
          </table:table-cell>
          <table:table-cell office:value-type="string" calcext:value-type="string">
            <text:p>Plucinski, Lukasz; Bihlmayer, Gustav; Mokrousov, Yuriy; Zhou, Yishui; Su, Yixi; Denlinger, J. D.; Bostwick, A.; Jozwiak, C.; Rotenberg, E.; Usachov, D.; Schneider, Claus Michael</text:p>
          </table:table-cell>
          <table:table-cell office:value-type="string" calcext:value-type="string">
            <text:p>Nature Communications</text:p>
          </table:table-cell>
          <table:table-cell office:value-type="string" calcext:value-type="string">
            <text:p>5211, 632, 6G4</text:p>
          </table:table-cell>
          <table:table-cell office:value-type="string" calcext:value-type="string">
            <text:p>MLZ, JCNS-4, JCNS-FRM-II, PGI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reservation of &lt;sup&gt;3&lt;/sup&gt; He ion polarization after laser-driven acceleration in plasma</text:p>
          </table:table-cell>
          <table:table-cell office:value-type="string" calcext:value-type="string">
            <text:p>Chuan Zheng; Pavel Fedorets; Zahra Chitgar; Ralf W. Engels; Ilhan Engin; Paul Gibbon; H. Glückler; Chrysovalantis Kannis; A. Pukhov; Lars Reichwein; Norbert Schnitzler; Helmut Soltner; B. Zielbauer; Markus Büscher</text:p>
          </table:table-cell>
          <table:table-cell office:value-type="string" calcext:value-type="string">
            <text:p>High Power Laser Science and Engineering</text:p>
          </table:table-cell>
          <table:table-cell/>
          <table:table-cell office:value-type="string" calcext:value-type="string">
            <text:p>AS, IKP-2, ITE, JSC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agnetic and phononic dynamics in the two-ladder quantum magnet ( C 5 H 9 NH 3 ) 2 CuBr 4</text:p>
          </table:table-cell>
          <table:table-cell office:value-type="string" calcext:value-type="string">
            <text:p>J. Philippe; F. Elson; T. Arh; Sergio Calvo; Marvin Metzelaars; D. W. Tam; O. K. Forslund; O. Shliakhtun; C. Jiang; J. Lass; M. D. Le; J. Ollivier; P. Bouillot; T. Giamarchi; M. Bartkowiak; D. G. Mazzone; Paul Kögerler; M. Månsson; A. M. Läuchli; Y. Sassa; M. Janoschek; B. Normand; G. Simutis</text:p>
          </table:table-cell>
          <table:table-cell office:value-type="string" calcext:value-type="string">
            <text:p>Physical review. B./Physical review. B</text:p>
          </table:table-cell>
          <table:table-cell/>
          <table:table-cell office:value-type="string" calcext:value-type="string">
            <text:p>IET-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pin-Selective Interface Engineering in Oxide–Ferromagnetic Junctions via Atomic-Scale Oxygen Control</text:p>
          </table:table-cell>
          <table:table-cell office:value-type="string" calcext:value-type="string">
            <text:p>David Maximilian Janas; Mira Sophie Arndt; Jonah Elias Nitschke; Lasse Sternemann; Valentin Mischke; Vitaliy Feyer; Iulia Cojocariu; Daniel Baranowski; Alessandro Sala; Andreas Windischbacher; Peter Puschnig; Jan Dreiser; Stefano Ponzoni; Giovanni Zamborlini; Mirko Cinchetti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Spin-Selective Interface Engineering in Oxide–Ferromagnetic Junctions via Atomic-Scale Oxygen Control</text:p>
          </table:table-cell>
          <table:table-cell office:value-type="string" calcext:value-type="string">
            <text:p>David Maximilian Janas; Mira Sophie Arndt; Jonah Elias Nitschke; Lasse Sternemann; Valentin Mischke; Vitaliy Feyer; Iulia Cojocariu; Daniel Baranowski; Alessandro Sala; Andreas Windischbacher; Peter Puschnig; Jan Dreiser; Stefano Ponzoni; Giovanni Zamborlini; Mirko Cinchetti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Zero‐Valent Nickel Stabilized in Surface‐Supported Metal–Organic Chains</text:p>
          </table:table-cell>
          <table:table-cell office:value-type="string" calcext:value-type="string">
            <text:p>Simone Mearini; Dominik Brandstetter; Mira S. Arndt; Olga Resel; Daniel Baranowski; Yan Yan Grisan Qiu; Peter Puschnig; Martin Sterrer; Giovanni Zamborlini; Vitaliy Feyer; Claus Michael Schneider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ullwertige Nickelatome stabilisiert in oberflächengestützten metallorganischen Ketten</text:p>
          </table:table-cell>
          <table:table-cell office:value-type="string" calcext:value-type="string">
            <text:p>Simone Mearini; Dominik Brandstetter; Mira S. Arndt; Olga Resel; Daniel Baranowski; Yan Yan Grisan Qiu; Peter Puschnig; Martin Sterrer; Giovanni Zamborlini; Vitaliy Feyer; Claus Michael Schneider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unable Colloidal Synthesis Enabling μ‐ARPES on Individual Bismuth Nanocrystals</text:p>
          </table:table-cell>
          <table:table-cell office:value-type="string" calcext:value-type="string">
            <text:p>Fagui He; Yan Yan Grisan Qiu; Simone Mearini; Vitaliy Feyer; Kevin R. Oldenburg; Rostyslav Lesyuk; Christian Klinke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pin‐Selective Interface Engineering in Oxide–Ferromagnetic Junctions via Atomic‐Scale Oxygen Control</text:p>
          </table:table-cell>
          <table:table-cell office:value-type="string" calcext:value-type="string">
            <text:p>David Maximilian Janas; Mira Sophie Arndt; Jonah Elias Nitschke; Lasse Sternemann; Valentin Mischke; Vitaliy Feyer; Iulia Cojocariu; Daniel Baranowski; Alessandro Sala; Andreas Windischbacher; Peter Puschnig; Jan Dreiser; Stefano Ponzoni; Giovanni Zamborlini; Mirko Cinchetti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aser-induced inversion of hysteresis loops in antiferromagnetically coupled EuO/Co bilayers</text:p>
          </table:table-cell>
          <table:table-cell office:value-type="string" calcext:value-type="string">
            <text:p>Umut Parlak; David Mönkebüscher; Paul Rosenberger; Roman Adam; Claus Michael Schneider; Martina Müller; Mirko Cinchetti</text:p>
          </table:table-cell>
          <table:table-cell office:value-type="string" calcext:value-type="string">
            <text:p>Journal of Physics D Applied Physics</text:p>
          </table:table-cell>
          <table:table-cell table:number-columns-repeated="2"/>
          <table:table-cell office:value-type="date" office:date-value="2026-07-22" calcext:value-type="date">
            <text:p>07/22/26</text:p>
          </table:table-cell>
        </table:table-row>
        <table:table-row table:style-name="ro1">
          <table:table-cell office:value-type="string" calcext:value-type="string">
            <text:p>Laguerre–Gaussian pulses for spin-polarized ion beam acceleration</text:p>
          </table:table-cell>
          <table:table-cell office:value-type="string" calcext:value-type="string">
            <text:p>Lars Reichwein; Tong-Pu Yu; A. Pukhov; Markus Büscher</text:p>
          </table:table-cell>
          <table:table-cell office:value-type="string" calcext:value-type="string">
            <text:p>High Power Laser Science and Engineering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Frustration-Induced Many-Body Degeneracy in Spin −1/2 Molecular Quantum Rings</text:p>
          </table:table-cell>
          <table:table-cell office:value-type="string" calcext:value-type="string">
            <text:p>Donglin Li; Nan Cao; Marvin Metzelaars; Orlando J. Silveira; Joakim S. Jestilä; Adolfo O. Fumega; Tomohiko Nishiuchi; José L. Lado; Adam S. Foster; Takashi Kubo; Shigeki Kawai</text:p>
          </table:table-cell>
          <table:table-cell office:value-type="string" calcext:value-type="string">
            <text:p>Journal of the American Chemical Societ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able Tribrominated Phenalenyl Radical Exhibiting Long-Lived Luminescence from a Monomer−π-Dimer Equilibrium</text:p>
          </table:table-cell>
          <table:table-cell office:value-type="string" calcext:value-type="string">
            <text:p>Takamitsu Kohzuma; Kazuyuki Sugita; Yosuke Tani; Marvin Metzelaars; Takashi Kubo</text:p>
          </table:table-cell>
          <table:table-cell office:value-type="string" calcext:value-type="string">
            <text:p>Organic Lett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00" meta:object-count="0"/>
    <meta:generator>LibreOffice/26.2.4.2$Linux_X86_64 LibreOffice_project/620$Build-2</meta:generator>
  </office:meta>
</office:document-meta>
</file>