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9528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5.2752in"/>
    </style:style>
    <style:style style:name="co4" style:family="table-column">
      <style:table-column-properties fo:break-before="auto" style:column-width="1.1736in"/>
    </style:style>
    <style:style style:name="co5" style:family="table-column">
      <style:table-column-properties fo:break-before="auto" style:column-width="1.8283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7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From Thin Films to Nanodots: Bottom‐Up Integration of Fe 3 O 4 on Nb:STO for Functional Oxide Nanostructures</text:p>
          </table:table-cell>
          <table:table-cell office:value-type="string" calcext:value-type="string">
            <text:p>Xu, Yifan; Bednarski-Meinke, Connie; Liu, Yen-Po; Wang, Erkai; Qdemat, Asma; Yuan, Peijia; Vogl, Lilian Maria; Schöffmann, Patrick; Saerbeck, Thomas; Yin, Chenyang; Dehm, Gerhard; Gunkel, Felix; Dittmann, Regina; Petracic, Oleg; Hamed, Mai Hussein</text:p>
          </table:table-cell>
          <table:table-cell office:value-type="string" calcext:value-type="string">
            <text:p>Advanced materials</text:p>
          </table:table-cell>
          <table:table-cell office:value-type="string" calcext:value-type="string">
            <text:p>5233, 632, 6G4</text:p>
          </table:table-cell>
          <table:table-cell office:value-type="string" calcext:value-type="string">
            <text:p>JARA-FIT, JCNS-2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A Device‐Level Compact Model for Mushroom‐Type Phase Change Memory</text:p>
          </table:table-cell>
          <table:table-cell office:value-type="string" calcext:value-type="string">
            <text:p>Menzel, Stephan; Kersting, Benedikt; Ahmad, Rana Walied; Sebastian, Abu; Syed, Ghazi Sarwat</text:p>
          </table:table-cell>
          <table:table-cell office:value-type="string" calcext:value-type="string">
            <text:p>Advanced electronic materials</text:p>
          </table:table-cell>
          <table:table-cell table:style-name="ce1" office:value-type="string" calcext:value-type="string">
            <text:p>5233</text:p>
          </table:table-cell>
          <table:table-cell/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Passivating Contacts‐Related Ultraviolet‐Induced Degradation in Silicon Heterojunction Solar Cells</text:p>
          </table:table-cell>
          <table:table-cell office:value-type="string" calcext:value-type="string">
            <text:p>Xu, Binbin; Alkhereibi, Sara; Eberst, Alexander; Zhang, Kai; Zhang, Rongda; Oh, Joon-Ho; Besmehn, Astrid; Gunkel, Felix; Li, Yuehui; Hong, Tae Eun; Lambertz, Andreas; Bittkau, Karsten; Mayer, Joachim; Rau, Uwe; Ding, Kaining</text:p>
          </table:table-cell>
          <table:table-cell office:value-type="string" calcext:value-type="string">
            <text:p>Small structures</text:p>
          </table:table-cell>
          <table:table-cell table:style-name="ce1" office:value-type="string" calcext:value-type="string">
            <text:p>1232</text:p>
          </table:table-cell>
          <table:table-cell office:value-type="string" calcext:value-type="string">
            <text:p>ER-C-2, IET-4, IMD-3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A Flexible and Energy‐Efficient Compute‐in‐Memory Accelerator for Kolmogorov–Arnold Networks</text:p>
          </table:table-cell>
          <table:table-cell office:value-type="string" calcext:value-type="string">
            <text:p>Sudarshan, Chirag; Artner, Oliver; Manea, Paul-Philipp; Siegel, Sebastian; Hoffmann-Eifert, Susanne; Dittmann, Regina; Strachan, John Paul</text:p>
          </table:table-cell>
          <table:table-cell office:value-type="string" calcext:value-type="string">
            <text:p>Advanced intelligent systems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, PGI-14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Material sustainability evaluation of electrocatalysts in early-stage research – case study on La0.6Sr0.4CoO3-δ and La0.6Ca0.4FeO3-δ in alkaline water electrolysis</text:p>
          </table:table-cell>
          <table:table-cell office:value-type="string" calcext:value-type="string">
            <text:p>Heymann, Lisa; Schreiber, Andrea; Pithan, Christian; Baeumer, Christoph; Gunkel, Felix</text:p>
          </table:table-cell>
          <table:table-cell office:value-type="string" calcext:value-type="string">
            <text:p>Materials Today Sustainability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, ICE-2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In‐Operando Friction Force Microscopy Reveals Degradation and Repassivation of Epitaxial Perovskites During Oxygen Evolution Reaction Under Dynamic Cycling Conditions</text:p>
          </table:table-cell>
          <table:table-cell office:value-type="string" calcext:value-type="string">
            <text:p>Maksumov, Muzaffar; Kaus, Anton; Kleiner, Karin; Gunkel, Felix; Eichel, Rüdiger-A.; Hausen, Florian</text:p>
          </table:table-cell>
          <table:table-cell office:value-type="string" calcext:value-type="string">
            <text:p>ChemElectroChem</text:p>
          </table:table-cell>
          <table:table-cell office:value-type="string" calcext:value-type="string">
            <text:p>1231, 5233</text:p>
          </table:table-cell>
          <table:table-cell office:value-type="string" calcext:value-type="string">
            <text:p>IET-1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Band-engineering in area-dependent InGaZnO(IGZO)-based memristive devices</text:p>
          </table:table-cell>
          <table:table-cell office:value-type="string" calcext:value-type="string">
            <text:p>Yuan, Peijia; Wittberg, Clemens; Deuermeier, Jonas; Pereira, Maria Elias; Liu, Yen-Po; Mueller, David N.; Kiazadeh, Asal; Dittmann, Regina</text:p>
          </table:table-cell>
          <table:table-cell office:value-type="string" calcext:value-type="string">
            <text:p>Frontiers in nanotechnology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Topotactic Phase Transition in Epitaxial La 0.7 Sr 0.3 MnO 3‐δ Films Induced by Oxygen Getter Assisted Thermal Annealing</text:p>
          </table:table-cell>
          <table:table-cell office:value-type="string" calcext:value-type="string">
            <text:p>Yin, Chenyang; Cao, Lei; Bai, Xue; He, Suqin; Zhang, Hengbo; Duchoň, Tomáš; Gunkel, Felix; Zhou, Yunxia; Wang, Mao; Kaus, Anton; Jo, Janghyun; Dunin-Borkowski, Rafal E.; Zhou, Shengqiang; Brückel, Thomas; Petracic, Oleg</text:p>
          </table:table-cell>
          <table:table-cell office:value-type="string" calcext:value-type="string">
            <text:p>Small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ER-C-1, JCNS-2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Device-to-logic variability propagation in RRAM-based logic-in-memory architectures</text:p>
          </table:table-cell>
          <table:table-cell office:value-type="string" calcext:value-type="string">
            <text:p>Bende, Ankit; Singh, Simranjeet; Kumar Jha, Chandan; Storelli, Daniele; Nielinger, Dennis; Drechsler, Rolf; Dittmann, Regina; Menzel, Stephan; Merchant, Farhad; Rana, Vikas</text:p>
          </table:table-cell>
          <table:table-cell office:value-type="string" calcext:value-type="string">
            <text:p>Neuromorphic computing and engineering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PGI-10, PGI-4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Reduced Variability in Threshold Switches Using Heterostructures of SiO x and Vertically Aligned MoS 2</text:p>
          </table:table-cell>
          <table:table-cell office:value-type="string" calcext:value-type="string">
            <text:p>Lee, Jimin; Ahmad, Rana Walied; Cruces, Sofía; Braun, Dennis; Völkel, Lukas; Ran, Ke; Mayer, Joachim; Menzel, Stephan; Daus, Alwin; Lemme, Max C.</text:p>
          </table:table-cell>
          <table:table-cell office:value-type="string" calcext:value-type="string">
            <text:p>Advanced electronic materials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, ER-C-2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Coupled Simulation Methodology for In-Memory Computing Systems</text:p>
          </table:table-cell>
          <table:table-cell office:value-type="string" calcext:value-type="string">
            <text:p>Schön, Daniel; Owusu-Afriyie, Christian; Nguyen, Quang Huy; Leupers, Rainer; Menzel, Stephan; Galicia, Melvin</text:p>
          </table:table-cell>
          <table:table-cell office:value-type="string" calcext:value-type="string">
            <text:p>IEEE journal on exploratory solid-state computational devices and circuits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Study of Resistive Switching Dynamics and Memory States Equilibria in Analog Filamentary Conductive‐Metal‐Oxide/HfO x ReRAM via Compact Modeling</text:p>
          </table:table-cell>
          <table:table-cell office:value-type="string" calcext:value-type="string">
            <text:p>Galetta, Matteo; Falcone, Donato Francesco; Clerico, Victoria; Choi, Wooseok; Menzel, Stephan; La Porta, Antonio; Stecconi, Tommaso; Horst, Folkert; Offrein, Bert Jan; Bragaglia, Valeria</text:p>
          </table:table-cell>
          <table:table-cell office:value-type="string" calcext:value-type="string">
            <text:p>Advanced electronic materials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64-Point Radix-4 fast Fourier transform (FFT) Implementation in an 8 × 4 1T1R RRAM Array</text:p>
          </table:table-cell>
          <table:table-cell office:value-type="string" calcext:value-type="string">
            <text:p>Jia, Siyuan; Liu, Xiaohua; Waser, Rainer; Wiefels, Stefan; Menzel, Stephan</text:p>
          </table:table-cell>
          <table:table-cell office:value-type="string" calcext:value-type="string">
            <text:p>2026 IEEE International Symposium on Circuits and Systems (ISCAS)</text:p>
          </table:table-cell>
          <table:table-cell table:style-name="ce1" office:value-type="string" calcext:value-type="string">
            <text:p>5233</text:p>
          </table:table-cell>
          <table:table-cell/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Variability Aware Design of Memristor-based Gene Implementation in Cellular Neural Networks</text:p>
          </table:table-cell>
          <table:table-cell office:value-type="string" calcext:value-type="string">
            <text:p>Abdelsamad, Ahmed Magdy; Ntinas, Vasileios; Prousalis, Dimitrios; Messaris, Ioannis; Demirkol, Ahmet Samil; Rana, Vikas; Menzel, Stephan; Ascoli, Alon; Tetzlaff, Ronald</text:p>
          </table:table-cell>
          <table:table-cell office:value-type="string" calcext:value-type="string">
            <text:p>2026 IEEE International Symposium on Circuits and Systems (ISCAS)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, PGI-10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Novel M-CNN design fostering gradual switching of InGaZnO(IGZO)-based memristive devices</text:p>
          </table:table-cell>
          <table:table-cell office:value-type="string" calcext:value-type="string">
            <text:p>Yuan, Peijia; Schnieders, Kristoffer; Wang, Yongmin; Ntinas, Vasilis; Pereira, Maria Elias; Rana, Vikas; Ascoli, Alon; Tetzlaff, Ronald; Dittmann, Regina; Menzel, Stephan</text:p>
          </table:table-cell>
          <table:table-cell office:value-type="string" calcext:value-type="string">
            <text:p>2026 IEEE International Symposium on Circuits and Systems (ISCAS)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, PGI-10</text:p>
          </table:table-cell>
          <table:table-cell office:value-type="date" office:date-value="2026-09-06" calcext:value-type="date">
            <text:p>09/06/26</text:p>
          </table:table-cell>
        </table:table-row>
        <table:table-row table:style-name="ro1">
          <table:table-cell office:value-type="string" calcext:value-type="string">
            <text:p>Amorphous, Highly Conductive Pr 0.7 Ca 0.3 MnO 3 for Area‐Dependent Resistive Switching AlO x Bilayer Devices</text:p>
          </table:table-cell>
          <table:table-cell office:value-type="string" calcext:value-type="string">
            <text:p>Max Buczek; Iliyas T. Dossayev; Clemens Wittberg; Yen-Po Liu; Kalle Goß; David Müller; Zoe Moos; Zhenhao Liu; Karsten Bittkau; Mohammad Hassan Sultani; Stephan Menzel; Susanne Hoffmann-Eifert; Regina Dittmann</text:p>
          </table:table-cell>
          <table:table-cell office:value-type="string" calcext:value-type="string">
            <text:p>Advanced Electronic Materials</text:p>
          </table:table-cell>
          <table:table-cell/>
          <table:table-cell office:value-type="string" calcext:value-type="string">
            <text:p>IMD-3</text:p>
          </table:table-cell>
          <table:table-cell office:value-type="date" office:date-value="2026-09-05" calcext:value-type="date">
            <text:p>09/05/26</text:p>
          </table:table-cell>
        </table:table-row>
        <table:table-row table:style-name="ro1">
          <table:table-cell office:value-type="string" calcext:value-type="string">
            <text:p>Detection of Read-Disturb Effects in RRAM-Based Computation-in-Memory Architectures for Neural Networks</text:p>
          </table:table-cell>
          <table:table-cell office:value-type="string" calcext:value-type="string">
            <text:p>Mohammad Amin Yaldagard; Ankit Bende; Sumit Diware; Vikas Rana; Said Hamdioui; Rajendra Bishnoi</text:p>
          </table:table-cell>
          <table:table-cell office:value-type="string" calcext:value-type="string">
            <text:p>IEEE Transactions on Circuits and Systems I Regular Papers</text:p>
          </table:table-cell>
          <table:table-cell/>
          <table:table-cell office:value-type="string" calcext:value-type="string">
            <text:p>PGI-10</text:p>
          </table:table-cell>
          <table:table-cell office:value-type="date" office:date-value="2026-09-05" calcext:value-type="date">
            <text:p>09/05/26</text:p>
          </table:table-cell>
        </table:table-row>
        <table:table-row table:style-name="ro1">
          <table:table-cell office:value-type="string" calcext:value-type="string">
            <text:p>Integration of Low‐Voltage Nanoscale MoS 2 Memristors on CMOS Microchips</text:p>
          </table:table-cell>
          <table:table-cell office:value-type="string" calcext:value-type="string">
            <text:p>J. Lee; Sofía Cruces; Xiaohua Liu; Yang Chen; Vasilis A. Maroufidis; Janghyun Jo; Lukas Völkel; Dennis Braun; Michael Möller; Leon Brackmann; H. Kalisch; M. Heuken; Andrei Vescan; Rafal Dunin-Borkowski; J. Mayer; Stefan Wiefels; Max C. Lemme</text:p>
          </table:table-cell>
          <table:table-cell office:value-type="string" calcext:value-type="string">
            <text:p>Advanced Functional Materials</text:p>
          </table:table-cell>
          <table:table-cell/>
          <table:table-cell office:value-type="string" calcext:value-type="string">
            <text:p>ER-C-1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Tuning the Water Reactivity of LaCoO 3 Surfaces by Subsurface Engineering</text:p>
          </table:table-cell>
          <table:table-cell office:value-type="string" calcext:value-type="string">
            <text:p>Ellen M. Kiens; Ester Pérez-Penco; Iris C. G. van den Bosch; Silvia Mauri; Emma van der Minne; Matthijs A. van Spronsen; Frank de Groot; Guido Mul; Gertjan Koster; Piero Torelli; Roland Bliem; Bastian Mei; Christoph Bäumer</text:p>
          </table:table-cell>
          <table:table-cell office:value-type="string" calcext:value-type="string">
            <text:p>Langmuir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Interfacial control of orbital occupancy and spin state in LaCoO 3</text:p>
          </table:table-cell>
          <table:table-cell office:value-type="string" calcext:value-type="string">
            <text:p>Ellen M. Kiens; Nicolas Gauquelin; Arno Annys; Emma van der Minne; Iris C. G. van den Bosch; M. A. Van Spronsen; Zezhong Zhang; Annick De Backer; Sandra Van Aert; Jo Verbeeck; Gertjan Koster; Bastian Mei; Frank M. F. de Groot; Christoph Bäumer</text:p>
          </table:table-cell>
          <table:table-cell office:value-type="string" calcext:value-type="string">
            <text:p>Physical Review Material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Roadmap on Freestanding Oxide Membranes (FOMs)</text:p>
          </table:table-cell>
          <table:table-cell office:value-type="string" calcext:value-type="string">
            <text:p>Nini Pryds; Felix Gunkel; Felix Trier; Zoran Jovanović; Lior Kornblum; M. Garcı́a-Hernández; Mads Brandbyge; Peter Bøggild; Varun Harbola; Yu‐Jung Wu; J. Mannhart; J. Santamarı́a; Chang-Beom Eom; Shivasheesh Varshney; Sooho Choo; Dong Kyu Lee; Naga Phani B. Aetukuri; Bharat Jalan; David Pesquera; Jose Santiso; Jutta Schwarzkopf; Jens Martin; Pol Sallés; Mariona Coll Bau; Gertjan Koster; Matjaz Spreitzer; Xinyuan Zhang; Jeehwan Kim; M. Radović; Jelena Petrović; Jeongkeun (Ryan) Song; Ho Nyung Lee; Magnus Nord; Chang-Jae Roh; Greta Segantini; Andrea Caviglia; Hariom Jani; Ruijuan Xu; Seung Sae Hong; Lane W. Martin; Iris C. G. van den Bosch; Christoph Bäumer; Lambert Alff; Sascha Preu; Judith Knabe; Regina Dittmann</text:p>
          </table:table-cell>
          <table:table-cell office:value-type="string" calcext:value-type="string">
            <text:p>Journal of Physics Materials</text:p>
          </table:table-cell>
          <table:table-cell table:number-columns-repeated="2"/>
          <table:table-cell office:value-type="date" office:date-value="2026-08-14" calcext:value-type="date">
            <text:p>08/14/26</text:p>
          </table:table-cell>
        </table:table-row>
        <table:table-row table:style-name="ro1">
          <table:table-cell office:value-type="string" calcext:value-type="string">
            <text:p>Unlocking stable intermediate states in SrFeO3-δ through voltage control of oxygen non-stoichiometry</text:p>
          </table:table-cell>
          <table:table-cell office:value-type="string" calcext:value-type="string">
            <text:p>Paul Nizet; Francesco Chiabrera; Alicia Ruiz‐Caridad; Anton Kaus; Ona Falcó Artero; Lixin Zhang; Lluís Yedra; Sònia Estradé; Regina Dittmann; F. Peiró; Felix Gunkel; Albert Tarancón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mputing in a memory with physics</text:p>
          </table:table-cell>
          <table:table-cell office:value-type="string" calcext:value-type="string">
            <text:p>Xin Zheng; Ilia Valov</text:p>
          </table:table-cell>
          <table:table-cell office:value-type="string" calcext:value-type="string">
            <text:p>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ffect of Ba doping on the microstructure and dielectric properties of CaCu3Ti4O12 ceramics</text:p>
          </table:table-cell>
          <table:table-cell office:value-type="string" calcext:value-type="string">
            <text:p>Ying-Chieh Lee; Chu-Han Huang; Huei-Jyun Shih; Christian Pithan; Shayan Shoya</text:p>
          </table:table-cell>
          <table:table-cell office:value-type="string" calcext:value-type="string">
            <text:p>Journal of the European Ceramic Societ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oadmap on advanced and / real-time characterisation of solid state materials and devices for energy applications</text:p>
          </table:table-cell>
          <table:table-cell office:value-type="string" calcext:value-type="string">
            <text:p>Ainara Aguadero; Federico Baiutti; Mónica Burriel; Markus Kubicek; Alexander Karl Opitz; Jürgen Fleig; David Munoz-Rojas; C. Vallée; M. Bonvalot; Alexia Popescu; Nicola H. Perry; Francesco Chiabrera; Álex Morata; Juan Carlos Gonzalez-Rosillo; Alexander Stangl; R. Escobar-Galindo; Mattias Krause; Sivakkumaran Sukumaran; S FEARN; Richard J. Chater; Stephen J. Skinner; John Kilner; S. Möller; Martin Finsterbusch; Manoj Kumar Ghosalya; Samuli Urpelainen; Christoph Bäumer; Santosh Kumar; Verónica Celorrio; Diego Gianolio; David C. Grinter; Pilar Ferrer; Georg Held; Jordi Cabana; Sandrine Lyonnard; Dorthe Bomholdt Ravnsbæk; M Rosa Palacin; Montse Casas-Cabanas; Julie Villanova; Aline Léon; Qiucheng Xu; Jakub Drnec; Brian Seger; David R. Diercks; Nejc Hodnik; Lluís Yedra; Sònia Estradé; F. Peiró; Neus Domingo; Maciej O Liedke; Enric Menéndez; D. J. Keeble; Jakub Čı́žek; Ralf Ziesche; O. Sans Planell; Nikolay Kardjilov; Ingo Manke; Daniele Pergolesi; Jochen Stahn</text:p>
          </table:table-cell>
          <table:table-cell office:value-type="string" calcext:value-type="string">
            <text:p>Journal of Physics Ener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on‐Destructive, Reference‐Free Quantitative Analysis of TaOx Memristive Devices Using Soft X‐Ray Radiation</text:p>
          </table:table-cell>
          <table:table-cell office:value-type="string" calcext:value-type="string">
            <text:p>André Wählisch; Xin Zheng; Andreas Haidl; Jan Weser; Christian Stadelhoff; Marc Dummin; Leona Bauer; Rainer Unterumsberger; Ilia Valov; Burkhard Beckhoff</text:p>
          </table:table-cell>
          <table:table-cell office:value-type="string" calcext:value-type="string">
            <text:p>Advanced Electronic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thinking alkaline water electrolysis under industrial conditions</text:p>
          </table:table-cell>
          <table:table-cell office:value-type="string" calcext:value-type="string">
            <text:p>Christopher Pantayatiwong Liu; Maria Pagliaro; Anastasiia Semenova; Grace Lindquist; Alessandro Lavacchi; Plamen Atanassov; Ilia Valov</text:p>
          </table:table-cell>
          <table:table-cell office:value-type="string" calcext:value-type="string">
            <text:p>Nature Reviews Electrical Engineeri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echnology Roadmap of Bioinspired Computing Hardware</text:p>
          </table:table-cell>
          <table:table-cell office:value-type="string" calcext:value-type="string">
            <text:p>Shuang Wang; Zhiyuan Li; Mengjiao Pei; Qinqi Ren; Ming Deng; K. Kian Ang; Alon Ascoli; Sarbajit Banerjee; Michele Bonnin; Yoeri van de Burgt; Bojun Cheng; Leon Chua; Pier Paolo Civalleri; Fernando Corinto; Tie Jun Cui; Saptarshi Das; Ahmet Samil Demirkol; Sebastiaan van Dijken; Yijia Fan; Lu Fang; Matteo Farronato; Zi Rui Feng; Emanuele Gemo; Marco Gilli; Sreetosh Goswami; Yuhui He; Chaoran Huang; Qianqian Huang; Cheol Seong Hwang; Daniele Ielmini; Yoon Ho Jang; Zdenka Kuncic; Max C. Lemme; Can Li; Shi-Jun Liang; Keqin Liu; Shaojie Liu; Jin Luo; Qian Ma; W. Maass; Piergiulio Mannocci; Ioannis Messaris; F J Miao; Thomas Mikolajick; Vasilis Ntinas; John D. Ponis; Themis Prodromakis; Dimitris Prousalis; Qiming Shao; Stefan Slesazeck; John Paul Strachan; Hongwei Tan; Jianshi Tang; Ronald Tetzlaff; Le Phuong Lan Tran; Ilia Valov; Anthony Vorias; Benshan Wang; Jiangjing Wang; Shengbo Wang; Xiaozhe Wang; Yasai Wang; Huaqiang Wu; Qiangfei Xia; Kai Xiao; Zhihua Xiao; Zheshun Xiong; Tengji Xu; Ming-Jay Yang; Yuchao Yang; Yuekun Yang; Wei Zhang; Chai Yang</text:p>
          </table:table-cell>
          <table:table-cell office:value-type="string" calcext:value-type="string">
            <text:p>ACS Nano</text:p>
          </table:table-cell>
          <table:table-cell/>
          <table:table-cell office:value-type="string" calcext:value-type="string">
            <text:p>PGI-14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pin Matters: A Multidisciplinary Roadmap to Understanding Spin Effects in Oxygen Evolution Reaction During Water Electrolysis (Adv. Energy Mater. 4/2026)</text:p>
          </table:table-cell>
          <table:table-cell office:value-type="string" calcext:value-type="string">
            <text:p>Emma van der Minne; Priscila Vensaus; Vadim Ratovskii; Seenivasan Hariharan; Jan Behrends; C. Franchini; Jonas R. Fransson; S. S. Dhesi; Felix Gunkel; Florian Gossing; Georgios Katsoukis; Ulrike I. Kramm; Magalı́ Lingenfelder; Qianqian Lan; Yury V. Kolen'ko; Yang Li; Ramsundar Rani Mohan; Jeffrey McCord; Lingmei Ni; Eva Pavarini; Rossitza Pentcheva; David H. Waldeck; Michael Verhage; Anke Yu; Zhichuan Xu; Piero Torelli; Silvia Mauri; N. Avarvari; Anja Bieberle‐Hütter; Christoph Bäumer</text:p>
          </table:table-cell>
          <table:table-cell office:value-type="string" calcext:value-type="string">
            <text:p>Advanced Energy Materials</text:p>
          </table:table-cell>
          <table:table-cell/>
          <table:table-cell office:value-type="string" calcext:value-type="string">
            <text:p>ER-C-1, PGI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effect of Ni doping on the microstructure and dielectric properties of CaCu3Ti4O12 ceramics</text:p>
          </table:table-cell>
          <table:table-cell office:value-type="string" calcext:value-type="string">
            <text:p>Chu-Han Huang; Ying-Chieh Lee; Huei-Jyun Shih; Christian Pithan; Ping Wu; Shayan Shoja</text:p>
          </table:table-cell>
          <table:table-cell office:value-type="string" calcext:value-type="string">
            <text:p>Journal of the Korean Ceramic Societ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photonically linked memristive neural network</text:p>
          </table:table-cell>
          <table:table-cell office:value-type="string" calcext:value-type="string">
            <text:p>Ilia Valov; Xin Zheng</text:p>
          </table:table-cell>
          <table:table-cell office:value-type="string" calcext:value-type="string">
            <text:p>Nature Electron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s Dielectric (Breakdown) Research at a Crossroad? Its Impact on Technology Innovation</text:p>
          </table:table-cell>
          <table:table-cell office:value-type="string" calcext:value-type="string">
            <text:p>Ernest Y. Wu; Stephan Menzel; Takashi Ando</text:p>
          </table:table-cell>
          <table:table-cell office:value-type="string" calcext:value-type="string">
            <text:p>IEEE Transactions on Electron Devices</text:p>
          </table:table-cell>
          <table:table-cell table:number-columns-repeated="2"/>
          <table:table-cell office:value-type="date" office:date-value="2026-07-18" calcext:value-type="date">
            <text:p>07/18/26</text:p>
          </table:table-cell>
        </table:table-row>
        <table:table-row table:style-name="ro1">
          <table:table-cell office:value-type="string" calcext:value-type="string">
            <text:p>Enhanced Resistive Switching Uniformity in Tantalum Oxide Memristor Devices via Copper Implantation</text:p>
          </table:table-cell>
          <table:table-cell office:value-type="string" calcext:value-type="string">
            <text:p>Shaochuan Chen; Ilia Valov</text:p>
          </table:table-cell>
          <table:table-cell office:value-type="string" calcext:value-type="string">
            <text:p>Advanced Electronic Material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Uncovering the Role of Intrinsic Magnetic Order in OxygenEvolution Reaction Activity with Operando Spectroscopy</text:p>
          </table:table-cell>
          <table:table-cell office:value-type="string" calcext:value-type="string">
            <text:p>Emma van der Minne; Silvia Mauri; Anatoliy A. Vereshchagin; Ellen M. Kiens; Piero Torelli; Christoph Bäumer</text:p>
          </table:table-cell>
          <table:table-cell table:number-columns-repeated="3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Guided phase transition from TiO2 rutile to anatase during electroforming of memristor-like devices</text:p>
          </table:table-cell>
          <table:table-cell office:value-type="string" calcext:value-type="string">
            <text:p>Andrea Alessio; Valentina Bonino; Federico Picollo; Lorenzo Mino; Matteo Fretto; J. Serrano; Kalle Goß; Regina Dittmann; Gema Martínez‐Criado; Marco Truccato</text:p>
          </table:table-cell>
          <table:table-cell office:value-type="string" calcext:value-type="string">
            <text:p>Journal of the European Ceramic Society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Tuning Nucleation Sites in Metal Exsolution Reactions by Dislocation Engineering</text:p>
          </table:table-cell>
          <table:table-cell office:value-type="string" calcext:value-type="string">
            <text:p>Moritz Weber; Moritz Kindelmann; Dylan Jennings; Xufei Fang; Felix Gunkel</text:p>
          </table:table-cell>
          <table:table-cell table:number-columns-repeated="2"/>
          <table:table-cell office:value-type="string" calcext:value-type="string">
            <text:p>ER-C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lectrodeposited NiFe-succinate for the oxygen evolution reaction in anion exchange membrane water electrolysis</text:p>
          </table:table-cell>
          <table:table-cell office:value-type="string" calcext:value-type="string">
            <text:p>Andrea Zaffora; Valentina Maria Volanti; Leonardo Iannucci; Sabrina Grassini; Ilia Valov; Giovanni Di Liberto; Irene Gatto; Vincenzo Baglio; Monica Santamaria</text:p>
          </table:table-cell>
          <table:table-cell office:value-type="string" calcext:value-type="string">
            <text:p>Fue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 search for non precious metal oxide electrodes with the case of BaMoO3 thin films for hydrogen evolution reaction</text:p>
          </table:table-cell>
          <table:table-cell office:value-type="string" calcext:value-type="string">
            <text:p>Phu Tran Phong Le; Anja Bieberle‐Hütter; Geert Koster; Christoph Bäumer</text:p>
          </table:table-cell>
          <table:table-cell office:value-type="string" calcext:value-type="string">
            <text:p>Scientific Repor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Water-assisted multistep MOCVD for wafer-scale layer-by-layer growth of WSe2</text:p>
          </table:table-cell>
          <table:table-cell office:value-type="string" calcext:value-type="string">
            <text:p>Yibing Wang; Songyao Tang; Zhaodong Wang; YI Ming Ding; Hleb Fiadziushkin; Amir Ghiami; Susanne Hoffmann-Eifert; M. Heuken; Andrei Vescan; H. Kalisch</text:p>
          </table:table-cell>
          <table:table-cell office:value-type="string" calcext:value-type="string">
            <text:p>MRS Bulleti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lectrochemical-based artificial neurons and synapses - processes and materials design</text:p>
          </table:table-cell>
          <table:table-cell office:value-type="string" calcext:value-type="string">
            <text:p>Ilia Valov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hysical modelling of memristive devices</text:p>
          </table:table-cell>
          <table:table-cell office:value-type="string" calcext:value-type="string">
            <text:p>Stephan Menzel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vestigation of functional oxides modifications induced by synchrotron irradiation</text:p>
          </table:table-cell>
          <table:table-cell office:value-type="string" calcext:value-type="string">
            <text:p>Andrea Alessio; Valentina Bonino; Kalle Goß; Federico Picollo; Lorenzo Mino; J. Serrano; Gema Martínez‐Criado; Regina Dittmann; Marco Truccato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ynamic Monolayer WSe&lt;sub&gt;2&lt;/sub&gt; Electrolyte‐Gated Transistor with Coexistent Double Relaxation Timescale for Enhanced Physical Reservoir Computing</text:p>
          </table:table-cell>
          <table:table-cell office:value-type="string" calcext:value-type="string">
            <text:p>Ao Li; Yong Deng; Shaofan Zhao; Z. Xu; Qinghai Tan; Yi Wan; Xiangdong Li; Shaochuan Chen; Ilia Valov; Yuanyuan Shi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Quantifying Dynamic Changes of Oxygen Nonstoichiometry and Formation of Surface Phases of SrCoO&lt;sub&gt;&lt;i&gt;x&lt;/i&gt;&lt;/sub&gt; Electrocatalysts by &lt;i&gt;Operando&lt;/i&gt; Characterizations</text:p>
          </table:table-cell>
          <table:table-cell office:value-type="string" calcext:value-type="string">
            <text:p>Yang Hu; Luhan Wei; Haowen Chen; Zihan Xu; Andrey Shavorskiy; Christoph Bäumer; Qiyang Lu</text:p>
          </table:table-cell>
          <table:table-cell office:value-type="string" calcext:value-type="string">
            <text:p>ACS Nano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13" meta:object-count="0"/>
    <meta:generator>LibreOffice/26.2.4.2$Linux_X86_64 LibreOffice_project/620$Build-2</meta:generator>
  </office:meta>
</office:document-meta>
</file>