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9.6673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4.3193in"/>
    </style:style>
    <style:style style:name="co4" style:family="table-column">
      <style:table-column-properties fo:break-before="auto" style:column-width="0.722in"/>
    </style:style>
    <style:style style:name="co5" style:family="table-column">
      <style:table-column-properties fo:break-before="auto" style:column-width="2.9453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PGI-8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First experimental limit on the permanent electric dipole moment of the deuteron</text:p>
          </table:table-cell>
          <table:table-cell office:value-type="string" calcext:value-type="string">
            <text:p>Andres, A.; Hejny, V.; Nass, A.; Nikolaev, N. N.; Pretz, J.; Rathmann, F.; Shmakova, V.; Slim, J.; Abusaif, F.; Aggarwal, A.; Aksentev, A.; Alberdi, B.; Barion, L.; Bekman, I.; Beyß, M.; Böhme, C.; Breitkreutz, B.; Canale, N.; Ciullo, G.; Dymov, Sergey; Fröhlich, N.-O.; Gebel, R.; Gaisser, M.; Grigoryev, K.; Grzonka, D.; Gu, D.; Heberling, D.; Hetzel, J.; Hölscher, D.; Javakhishvili, O.; Kacharava, A.; Kamerdzhiev, V.; Karanth, S.; Keshelashvili, I.; Kononov, A.; Laihem, K.; Lehrach, A.; Lenisa, P.; Lomidze, N.; Lorentz, Bernd; Macharashvili, G.; Magiera, A.; Margos, M.; Mchedlishvili, D.; Melnikov, A.; Müller, F.; Okropiridze, D.; Pesce, A.; Piccoli, A.; Poncza, V.; Prasuhn, D.; Saleev, A.; Shergelashvili, D.; Shankar, R.; Shurkhno, N.; Siddique, S.; Silenko, A.; Soltner, H.; Stassen, R.; Stephenson, E. J.; Stroeher, Hans; Tabidze, M.; Tagliente, G.; Tempel, V.; Valdau, Y.; Vitz, M.; Wagner, T.; Wirzba, A.; Wrońska, A.; Wüstner, P.; Żurek, M.</text:p>
          </table:table-cell>
          <table:table-cell office:value-type="string" calcext:value-type="string">
            <text:p>Physical review letters</text:p>
          </table:table-cell>
          <table:table-cell office:value-type="string" calcext:value-type="string">
            <text:p>612, 621</text:p>
          </table:table-cell>
          <table:table-cell office:value-type="string" calcext:value-type="string">
            <text:p>IKP-1, IKP-2, IKP-4, IKP-TA, ZEA-1, ZEA-2</text:p>
          </table:table-cell>
          <table:table-cell office:value-type="date" office:date-value="2026-08-26" calcext:value-type="date">
            <text:p>08/26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Optomechanical systems with linear and quadratic position couplings: Dynamics and optimal estimation</text:p>
          </table:table-cell>
          <table:table-cell office:value-type="string" calcext:value-type="string">
            <text:p>Yaqing Xy Wang; Claudio Sanavio; József Zsolt Bernád</text:p>
          </table:table-cell>
          <table:table-cell office:value-type="string" calcext:value-type="string">
            <text:p>Physical review. A/Physical review, A</text:p>
          </table:table-cell>
          <table:table-cell table:number-columns-repeated="2"/>
          <table:table-cell office:value-type="date" office:date-value="2026-08-26" calcext:value-type="date">
            <text:p>08/26/26</text:p>
          </table:table-cell>
        </table:table-row>
        <table:table-row table:style-name="ro1">
          <table:table-cell office:value-type="string" calcext:value-type="string">
            <text:p>Robust multimode superconducting circuit optimized for quantum information processing</text:p>
          </table:table-cell>
          <table:table-cell office:value-type="string" calcext:value-type="string">
            <text:p>P. García-Azorín; F. A. Cárdenas-López; Gerhard B. P. Huber; G. Romero; Max Werninghaus; Felix Motzoi; Stefan Filipp; Mikel Sanz</text:p>
          </table:table-cell>
          <table:table-cell office:value-type="string" calcext:value-type="string">
            <text:p>Physical Review Applied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arnessing subspace controllability: Dynamical generation of Dicke states in Heisenberg-coupled qubit arrays with a single local control</text:p>
          </table:table-cell>
          <table:table-cell office:value-type="string" calcext:value-type="string">
            <text:p>Anonymous; Tommaso Calarco; Andrea Muratori</text:p>
          </table:table-cell>
          <table:table-cell office:value-type="string" calcext:value-type="string">
            <text:p>Physical Review Research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einforcement learning an entangling operation on spin qubits</text:p>
          </table:table-cell>
          <table:table-cell office:value-type="string" calcext:value-type="string">
            <text:p>Mohammad Abedi; Markus Schmitt</text:p>
          </table:table-cell>
          <table:table-cell office:value-type="string" calcext:value-type="string">
            <text:p>EPJ Quantum Techn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imulating dynamics of the two-dimensional transverse-field Ising model: A comparative study of large-scale classical numerics</text:p>
          </table:table-cell>
          <table:table-cell office:value-type="string" calcext:value-type="string">
            <text:p>Joseph Vovrosh; Sergi Julià-Farré; Wladislaw Krinitsin; Michael Kaicher; Fergus Hayes; Emmanuel Gottlob; Augustine Kshetrimayum; Kemal Bidzhiev; Simon B. Jäger; Markus Schmitt; Joseph Tindall; Constantin Dalyac; Tiago Mendes-Santos; Alexandre Dauphin</text:p>
          </table:table-cell>
          <table:table-cell office:value-type="string" calcext:value-type="string">
            <text:p>Physical Review Research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Optimizing two-qubit gates for ultracold fermions in optical lattices</text:p>
          </table:table-cell>
          <table:table-cell office:value-type="string" calcext:value-type="string">
            <text:p>Jan A. P. Reuter; Juhi Singh; Tommaso Calarco; Felix Motzoi; Robert Zeier</text:p>
          </table:table-cell>
          <table:table-cell office:value-type="string" calcext:value-type="string">
            <text:p>Physical Review A</text:p>
          </table:table-cell>
          <table:table-cell table:number-columns-repeated="2"/>
          <table:table-cell office:value-type="date" office:date-value="2026-07-28" calcext:value-type="date">
            <text:p>07/28/26</text:p>
          </table:table-cell>
        </table:table-row>
        <table:table-row table:style-name="ro1">
          <table:table-cell office:value-type="string" calcext:value-type="string">
            <text:p>Deconfined quantum critical points in fermionic systems with spin-charge separation</text:p>
          </table:table-cell>
          <table:table-cell office:value-type="string" calcext:value-type="string">
            <text:p>Niccolò Baldelli; Arianna Montorsi; Sergi Julià-Farré; Maciej Lewenstein; Matteo Rizzi; Luca Barbiero</text:p>
          </table:table-cell>
          <table:table-cell office:value-type="string" calcext:value-type="string">
            <text:p>Physical review. B./Physical review. B</text:p>
          </table:table-cell>
          <table:table-cell table:number-columns-repeated="2"/>
          <table:table-cell office:value-type="date" office:date-value="2026-07-15" calcext:value-type="date">
            <text:p>07/15/26</text:p>
          </table:table-cell>
        </table:table-row>
        <table:table-row table:style-name="ro1">
          <table:table-cell office:value-type="string" calcext:value-type="string">
            <text:p>A quantum linear systems pathway for solving differential equations</text:p>
          </table:table-cell>
          <table:table-cell office:value-type="string" calcext:value-type="string">
            <text:p>Abhishek Setty</text:p>
          </table:table-cell>
          <table:table-cell office:value-type="string" calcext:value-type="string">
            <text:p>Journal of Physics A Mathematical and Theoretical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Many-body dynamics with explicitly time-dependent neural quantum states</text:p>
          </table:table-cell>
          <table:table-cell office:value-type="string" calcext:value-type="string">
            <text:p>Markus Schmitt</text:p>
          </table:table-cell>
          <table:table-cell office:value-type="string" calcext:value-type="string">
            <text:p>Machine Learning Science and Technology</text:p>
          </table:table-cell>
          <table:table-cell table:number-columns-repeated="2"/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Operator Lanczos Approach enabling Neural Quantum States as Real-Frequency Impurity Solvers</text:p>
          </table:table-cell>
          <table:table-cell office:value-type="string" calcext:value-type="string">
            <text:p>Jonas Rigo; Markus Schmitt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Operator Lanczos Approach enabling Neural Quantum States as Real-Frequency Impurity Solvers</text:p>
          </table:table-cell>
          <table:table-cell office:value-type="string" calcext:value-type="string">
            <text:p>Jonas Rigo; Markus Schmitt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Learning Feedback Mechanisms for Measurement-Based Variational Quantum State Preparation</text:p>
          </table:table-cell>
          <table:table-cell office:value-type="string" calcext:value-type="string">
            <text:p>Daniel Alcalde Puente; Matteo Rizzi</text:p>
          </table:table-cell>
          <table:table-cell office:value-type="string" calcext:value-type="string">
            <text:p>Quantum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article trajectory prediction in discrete element simulations using a graph-based interaction-aware model</text:p>
          </table:table-cell>
          <table:table-cell office:value-type="string" calcext:value-type="string">
            <text:p>Abhishek Setty; Lukas Morand; Claas Bierwisch</text:p>
          </table:table-cell>
          <table:table-cell office:value-type="string" calcext:value-type="string">
            <text:p>Computational Materials Sci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Hardware-aware Calibration Protocol for Quantum Computers</text:p>
          </table:table-cell>
          <table:table-cell office:value-type="string" calcext:value-type="string">
            <text:p>Jinglei Cheng; Boxi Li; Kecheng Liu; Hanrui Wang; Yufei Ding; Zhiding Liang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Bisognano-Wichmann Hamiltonian for the entanglement spectroscopy of fractional quantum Hall states</text:p>
          </table:table-cell>
          <table:table-cell office:value-type="string" calcext:value-type="string">
            <text:p>Alberto Nardin; Raphael Lopes; Matteo Rizzi; Leonardo Mazza; Sylvain Nascimbène</text:p>
          </table:table-cell>
          <table:table-cell office:value-type="string" calcext:value-type="string">
            <text:p>Physical review. B./Physical review. B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Roadmap on quantum thermodynamics</text:p>
          </table:table-cell>
          <table:table-cell office:value-type="string" calcext:value-type="string">
            <text:p>Steve Campbell; Irene D’Amico; Mario A. Ciampini; Janet Anders; Natalia Ares; Simone Artini; Alexia Auffèves; Lindsay Bassman Oftelie; Laetitia P. Bettmann; Marcus V. S. Bonança; Thomas Busch; Michele Campisi; Moallison F. Cavalcante; Luis Alfonso Correa; Eloisa Maria Cuestas; Ceren B. Dağ; Salambô Dago; Sebastian Deffner; Adolfo del Campo; Andreas Deutschmann; Sandro Donadi; Emery Doucet; Cyril Elouard; K. Ensslin; Paul Erker; Nicole Fabbri; Federico Fedele; Guilherme Fiusa; Thomás Fogarty; Joshua Folk; Giacomo Guarnieri; Abhaya S. Hegde; Santiago Hernández-Gómez; Fernando Iemini; Bayan Karimi; Nikolai Kiesel; Gabriel T. Landi; Aleksander Lasek; Gabriele Lo Monaco; Eric Lutz; Olivier Maillet; Mohammad Mehboudi; Taysa M. Mendonça; Harry J. D. Miller; Andrew K. Mitchell; Mark T. Mitchison; V. Mukherjee; Mauro Paternostro; Martí Perarnau-Llobet; Ulrich Poschinger; Alberto Rolandi; Dario Rosa; Rafael Sánchez; Alan C. Santos; Eran Sela; Andrea Solfanelli; Alexandre M. Souza; Janine Splettstoesser; Ludovico Tesser; Tan Van Vu; Artur Widera; Nicole Yunger Halpern; Krissia Zawadzki</text:p>
          </table:table-cell>
          <table:table-cell office:value-type="string" calcext:value-type="string">
            <text:p>Quantum Science and Technolog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patial correlations and entanglement in a hybrid system of &lt;i&gt;N&lt;/i&gt; fermion pairs with harmonic interaction</text:p>
          </table:table-cell>
          <table:table-cell office:value-type="string" calcext:value-type="string">
            <text:p>Martin Jimenez; W J Díaz; Eloisa Maria Cuestas; Andrea Valdés-Hernández; A. P. Majtey</text:p>
          </table:table-cell>
          <table:table-cell office:value-type="string" calcext:value-type="string">
            <text:p>Journal of Physics A Mathematical and Theoretical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Roughening Dynamics of Interfaces in the Two-Dimensional Quantum Ising Model</text:p>
          </table:table-cell>
          <table:table-cell office:value-type="string" calcext:value-type="string">
            <text:p>Niklas Tausendpfund; Matteo Rizzi; Markus Heyl; Markus Schmitt</text:p>
          </table:table-cell>
          <table:table-cell office:value-type="string" calcext:value-type="string">
            <text:p>Physical Review Letter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85" meta:object-count="0"/>
    <meta:generator>LibreOffice/26.2.4.2$Linux_X86_64 LibreOffice_project/620$Build-2</meta:generator>
  </office:meta>
</office:document-meta>
</file>