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0.5228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1492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6354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9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Room-temperature spin-lifetime anisotropy exceeding 60 in bilayer graphene spin valves proximity coupled to WSe 2</text:p>
          </table:table-cell>
          <table:table-cell office:value-type="string" calcext:value-type="string">
            <text:p>Bisswanger, Timo; Schmidt, Anne; Volmer, Frank; Stampfer, Christoph; Beschoten, Bernd</text:p>
          </table:table-cell>
          <table:table-cell office:value-type="string" calcext:value-type="string">
            <text:p>2D Materials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JARA-FIT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On-chip stencil lithography for superconducting qubits</text:p>
          </table:table-cell>
          <table:table-cell office:value-type="string" calcext:value-type="string">
            <text:p>Hanna, Roudy; Ihssen, Sören; Geisert, Simon; Kocak, Umut; Arfini, Matteo; Hertel, Albert; Smart, Thomas J.; Schleenvoigt, Michael; Schmitt, Tobias; Domnick, Joscha; Underwood, Kaycee; Jalil, Abdur Rehman; Bae, Jin Hee; Bennemann, Benjamin; Féchant, Mathieu; Field, Mitchell; Spiecker, Martin; Zapata, Nicolas; Dickel, Christian; Berenschot, Erwin; Tas, Niels; Steele, Gary A.; Grützmacher, Detlev; Pop, Ioan M.; Schüffelgen, Peter</text:p>
          </table:table-cell>
          <table:table-cell office:value-type="string" calcext:value-type="string">
            <text:p>Applied physics reviews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PGI-10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Superconducting diode effect in selectively grown topological insulator based Josephson junctions</text:p>
          </table:table-cell>
          <table:table-cell office:value-type="string" calcext:value-type="string">
            <text:p>Behner, Gerrit; Jalil, Abdur Rehman; Grützmacher, Detlev; Schäpers, Thomas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PGI-10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Nonlocal Electrical Detection of Spin‐Polarized Surface Currents in the 3D Topological Insulator BiSbTeSe 2</text:p>
          </table:table-cell>
          <table:table-cell office:value-type="string" calcext:value-type="string">
            <text:p>Jafarpisheh, Shaham; Volmer, Frank; Wang, Zhiwei; Canto, Bárbara; Ando, Yoichi; Stampfer, Christoph; Beschoten, Bernd</text:p>
          </table:table-cell>
          <table:table-cell office:value-type="string" calcext:value-type="string">
            <text:p>Physica status solidi / B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Fabrication optimization of suspended stencil mask lithography for multi-terminal Josephson junctions</text:p>
          </table:table-cell>
          <table:table-cell office:value-type="string" calcext:value-type="string">
            <text:p>Teller, Justus; Jalil, Abdur Rehman; Lentz, Florian; Grützmacher, Detlev; Schäpers, Thomas</text:p>
          </table:table-cell>
          <table:table-cell office:value-type="string" calcext:value-type="string">
            <text:p>Journal of vacuum science &amp; technology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JARA-FIT, HNF, PGI-10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In situ Al2O3 atomic layer deposition on pristine (0 0 1) GaAs: interface chemistry and its implication on charge carrier recombination and Fermi level pinning</text:p>
          </table:table-cell>
          <table:table-cell office:value-type="string" calcext:value-type="string">
            <text:p>Demarina, Nataliya; Karimzadah, Soraya; Bennemann, Benjamin; Krause, Christoph; Jalil, Abdur Rehman; Hartmann, Heinrich; Kardynał, Beata; Lepsa, Mihail Ion; Gruetzmacher, Detlev</text:p>
          </table:table-cell>
          <table:table-cell office:value-type="string" calcext:value-type="string">
            <text:p>Applied surface science</text:p>
          </table:table-cell>
          <table:table-cell table:style-name="ce1" office:value-type="string" calcext:value-type="string">
            <text:p>5221</text:p>
          </table:table-cell>
          <table:table-cell office:value-type="string" calcext:value-type="string">
            <text:p>PGI-10, PGI-2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Weak localization as a probe of spin-orbit-induced spin-split bands in bilayer graphene proximity coupled to &lt;mml:math xmlns:mml="http://www.w3.org/1998/Math/MathML" display="inline"&gt; &lt;mml:msub&gt; &lt;mml:mi&gt;WSe&lt;/mml:mi&gt; &lt;mml:mn&gt;2&lt;/mml:mn&gt; &lt;/mml:msub&gt; &lt;/mml:math&gt;</text:p>
          </table:table-cell>
          <table:table-cell office:value-type="string" calcext:value-type="string">
            <text:p>Anonymous; F. Wörtche; A.W. Cummings; A. Wörtche; K. Watanabe; T. Taniguchi; C. Volk; Bernd Beschoten; Christoph Stampfer</text:p>
          </table:table-cell>
          <table:table-cell office:value-type="string" calcext:value-type="string">
            <text:p>Physical Review Applied</text:p>
          </table:table-cell>
          <table:table-cell/>
          <table:table-cell office:value-type="string" calcext:value-type="string">
            <text:p>PGI-11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Mitigation of Band-tails in Bulk-Si/high-κ NMOSFETs for Steep-slope Cryogenic Operation via an Ultrasmooth SiO 2 Interlayer</text:p>
          </table:table-cell>
          <table:table-cell office:value-type="string" calcext:value-type="string">
            <text:p>Yu-Chen Chang; Yu-Tzu Liao; Max Renner; Mykhaylo Motylenko; David Rafaja; Christoph Jungemann; Qing-Tai Zhao; Joachim Knoch</text:p>
          </table:table-cell>
          <table:table-cell office:value-type="string" calcext:value-type="string">
            <text:p>IEEE Electron Device Letters</text:p>
          </table:table-cell>
          <table:table-cell table:number-columns-repeated="2"/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Observation of charge dressing in Bi 4 Te 3 topological insulator thin films: A terahertz and infrared spectroscopic study</text:p>
          </table:table-cell>
          <table:table-cell office:value-type="string" calcext:value-type="string">
            <text:p>Anonymous; Johannes Schmidt; A. Perucchi; Gregor Mussler; Abdur Rehman Jalil; A. Grüneis; M. Zacchigna; S. Lupi; Paola Di Pietro</text:p>
          </table:table-cell>
          <table:table-cell office:value-type="string" calcext:value-type="string">
            <text:p>Physical review. B./Physical review. B</text:p>
          </table:table-cell>
          <table:table-cell/>
          <table:table-cell office:value-type="string" calcext:value-type="string">
            <text:p>PGI-10</text:p>
          </table:table-cell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Generation of coherent quantum light from a single impurity-bound exciton</text:p>
          </table:table-cell>
          <table:table-cell office:value-type="string" calcext:value-type="string">
            <text:p>Yuxi Jiang; Christine Falter; Robert M. Pettit; Nils den Driesch; Yurii Kutovyi; Jasvith Raj Basani; Amirehsan Alizadehherfati; Alexander Pawlis; Edo Waks</text:p>
          </table:table-cell>
          <table:table-cell office:value-type="string" calcext:value-type="string">
            <text:p>npj Quantum Information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Ge/GeSn Quantum Well MOSFETs for Cryogenic Applications</text:p>
          </table:table-cell>
          <table:table-cell office:value-type="string" calcext:value-type="string">
            <text:p>Jingxuan Sun; Yi Han; Xue Bai; Prateek Kaul; Yannik Junk; Jiayuan Zhang; Yu-Tzu Liao; Yu-Chen Chang; Anjana Rajan; Rafal Dunin-Borkowski; Detlev Grützmacher; Joachim Knoch; Dan Mihai Buca; Qing-Tai Zhao</text:p>
          </table:table-cell>
          <table:table-cell office:value-type="string" calcext:value-type="string">
            <text:p>IEEE Electron Device Letters</text:p>
          </table:table-cell>
          <table:table-cell/>
          <table:table-cell office:value-type="string" calcext:value-type="string">
            <text:p>ER-C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eSn Quantum Wells for Room‐Temperature Mid‐Infrared Lasing on Si and on Insulator Platforms</text:p>
          </table:table-cell>
          <table:table-cell office:value-type="string" calcext:value-type="string">
            <text:p>Antoine Meyer; Hector‐Mauricio Reynoso‐de la Cruz; Omar Concepción Díaz; Prateek Kaul; Konstantinos Pantzas; Étienne Herth; Z. Ikonic; Giovanni Capellini; Detlev Grützmacher; M. El Kurdi; Dan Buca</text:p>
          </table:table-cell>
          <table:table-cell office:value-type="string" calcext:value-type="string">
            <text:p>Advanced Optical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ormation and structural characterization of amorphous GeSn thin films via solid-state Sn diffusion into hydrogenated amorphous germanium</text:p>
          </table:table-cell>
          <table:table-cell office:value-type="string" calcext:value-type="string">
            <text:p>Jael Marisol Carmona-Sánchez; Jhonny Tiscareno Ramirez; Víctor Aca-Aca; Armando Hernández-Flores; José Juan Avilés-Bravo; Netzahualcoyotl Carlos Ramirez; Dan Buca; Alfonso Torres Jacome</text:p>
          </table:table-cell>
          <table:table-cell office:value-type="string" calcext:value-type="string">
            <text:p>Journal of Alloys and Compound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ate-Tunable Josephson Diodes in Magic-Angle Twisted Bilayer Graphene</text:p>
          </table:table-cell>
          <table:table-cell office:value-type="string" calcext:value-type="string">
            <text:p>Alexander Rothstein; Robin J. Dolleman; Lennart Klebl; Anthony Achtermann; Frank Volmer; Kenji Watanabe; T. Taniguchi; Fabian Hassler; Luca Banszerus; Bernd Beschoten; Christoph Stampfer</text:p>
          </table:table-cell>
          <table:table-cell office:value-type="string" calcext:value-type="string">
            <text:p>Nano Letters</text:p>
          </table:table-cell>
          <table:table-cell/>
          <table:table-cell office:value-type="string" calcext:value-type="string">
            <text:p>PGI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bservation of angular momentum transfer among crystal lattice modes</text:p>
          </table:table-cell>
          <table:table-cell office:value-type="string" calcext:value-type="string">
            <text:p>Olga Minakova; Carolina Paiva; Maximilian Frenzel; Michael S. Spencer; J. Urban; Christoph Ringkamp; Martin Wolf; Gregor Mussler; Dominik M. Juraschek; Sebastian F. Maehrlein</text:p>
          </table:table-cell>
          <table:table-cell office:value-type="string" calcext:value-type="string">
            <text:p>Nature Physics</text:p>
          </table:table-cell>
          <table:table-cell/>
          <table:table-cell office:value-type="string" calcext:value-type="string">
            <text:p>PGI-10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rained GeSn-on-insulator quantum well laser for the extended-NIR silicon photonics (Conference Presentation)</text:p>
          </table:table-cell>
          <table:table-cell office:value-type="string" calcext:value-type="string">
            <text:p>Omar Concepción Díaz; Dan Mihai Buca; M. El Kurdi</text:p>
          </table:table-cell>
          <table:table-cell table:number-columns-repeated="3"/>
          <table:table-cell office:value-type="date" office:date-value="2026-02-21" calcext:value-type="date">
            <text:p>02/21/26</text:p>
          </table:table-cell>
        </table:table-row>
        <table:table-row table:style-name="ro1">
          <table:table-cell office:value-type="string" calcext:value-type="string">
            <text:p>Radio-Frequency Charge Detection on Graphene Electron–Hole Double Quantum Dots</text:p>
          </table:table-cell>
          <table:table-cell office:value-type="string" calcext:value-type="string">
            <text:p>K. Hecker; S. Möller; Şeyda Duman; L. Valerius; Kenji Watanabe; Takashi Taniguchi; Florian Libisch; Christian Volk; Christoph Stampfer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ew design of electrically pumped GeSn-On-Insulator laser integrated on a Si-photonics platform</text:p>
          </table:table-cell>
          <table:table-cell office:value-type="string" calcext:value-type="string">
            <text:p>Omar Concepción Díaz; Dan Mihai Buca; M. El Kurdi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iloring Phonon Polaritons in hBN with the Plasmonic Phase-Change Material In &lt;sub&gt;3&lt;/sub&gt; SbTe &lt;sub&gt;2&lt;/sub&gt;</text:p>
          </table:table-cell>
          <table:table-cell office:value-type="string" calcext:value-type="string">
            <text:p>Lukas Conrads; Yiheng Li; Alexander Rothstein; Kenji Watanabe; Takashi Taniguchi; Matthias Wuttig; Christoph Stampfer; Thomas Taubner</text:p>
          </table:table-cell>
          <table:table-cell office:value-type="string" calcext:value-type="string">
            <text:p>Nano Letters</text:p>
          </table:table-cell>
          <table:table-cell/>
          <table:table-cell office:value-type="string" calcext:value-type="string">
            <text:p>PGI-10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99" meta:object-count="0"/>
    <meta:generator>LibreOffice/26.2.4.2$Linux_X86_64 LibreOffice_project/620$Build-2</meta:generator>
  </office:meta>
</office:document-meta>
</file>