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252in"/>
    </style:style>
    <style:style style:name="co2" style:family="table-column">
      <style:table-column-properties fo:break-before="auto" style:column-width="14.628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4098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T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 Integrated Engineering Approach to Intensify the Biocatalytic Metaraminol Synthesis</text:p>
          </table:table-cell>
          <table:table-cell office:value-type="string" calcext:value-type="string">
            <text:p>Rothkranz, Berit; Klos, Nina; Graf von Westarp, William; Hahn, Doris; Classen, Thomas; Grabowski, Laura; Gentile, Rocco; Kaiser, Jesko; Schott-Verdugo, Stephan; Gohlke, Holger; Jupke, Andreas; Rother, Dörte</text:p>
          </table:table-cell>
          <table:table-cell office:value-type="string" calcext:value-type="string">
            <text:p>ChemSusChem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G-2, IBG-4, IBOC</text:p>
          </table:table-cell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" meta:object-count="0"/>
    <meta:generator>LibreOffice/26.2.4.2$Linux_X86_64 LibreOffice_project/620$Build-2</meta:generator>
  </office:meta>
</office:document-meta>
</file>