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5.8335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1.7102in"/>
    </style:style>
    <style:style style:name="co4" style:family="table-column">
      <style:table-column-properties fo:break-before="auto" style:column-width="0.722in"/>
    </style:style>
    <style:style style:name="co5" style:family="table-column">
      <style:table-column-properties fo:break-before="auto" style:column-width="2.90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ZEA-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First experimental limit on the permanent electric dipole moment of the deuteron</text:p>
          </table:table-cell>
          <table:table-cell office:value-type="string" calcext:value-type="string">
            <text:p>Andres, A.; Hejny, V.; Nass, A.; Nikolaev, N. N.; Pretz, J.; Rathmann, F.; Shmakova, V.; Slim, J.; Abusaif, F.; Aggarwal, A.; Aksentev, A.; Alberdi, B.; Barion, L.; Bekman, I.; Beyß, M.; Böhme, C.; Breitkreutz, B.; Canale, N.; Ciullo, G.; Dymov, Sergey; Fröhlich, N.-O.; Gebel, R.; Gaisser, M.; Grigoryev, K.; Grzonka, D.; Gu, D.; Heberling, D.; Hetzel, J.; Hölscher, D.; Javakhishvili, O.; Kacharava, A.; Kamerdzhiev, V.; Karanth, S.; Keshelashvili, I.; Kononov, A.; Laihem, K.; Lehrach, A.; Lenisa, P.; Lomidze, N.; Lorentz, Bernd; Macharashvili, G.; Magiera, A.; Margos, M.; Mchedlishvili, D.; Melnikov, A.; Müller, F.; Okropiridze, D.; Pesce, A.; Piccoli, A.; Poncza, V.; Prasuhn, D.; Saleev, A.; Shergelashvili, D.; Shankar, R.; Shurkhno, N.; Siddique, S.; Silenko, A.; Soltner, H.; Stassen, R.; Stephenson, E. J.; Stroeher, Hans; Tabidze, M.; Tagliente, G.; Tempel, V.; Valdau, Y.; Vitz, M.; Wagner, T.; Wirzba, A.; Wrońska, A.; Wüstner, P.; Żurek, M.</text:p>
          </table:table-cell>
          <table:table-cell office:value-type="string" calcext:value-type="string">
            <text:p>Physical review letters</text:p>
          </table:table-cell>
          <table:table-cell office:value-type="string" calcext:value-type="string">
            <text:p>612, 621</text:p>
          </table:table-cell>
          <table:table-cell office:value-type="string" calcext:value-type="string">
            <text:p>IKP-1, IKP-2, IKP-4, IKP-TA, PGI-8, ZEA-2</text:p>
          </table:table-cell>
          <table:table-cell table:style-name="ce1" office:value-type="date" office:date-value="2026-09-08" calcext:value-type="date">
            <text:p>09/08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Recycling of Solid Oxide Cell Stacks – Ideas for the Future</text:p>
          </table:table-cell>
          <table:table-cell office:value-type="string" calcext:value-type="string">
            <text:p>Norbert H. Menzler; Stephan Sarner; Jeraldine Lastam; Michael Müller; Falk Schulze-Küppers; Olivier Guillon</text:p>
          </table:table-cell>
          <table:table-cell office:value-type="string" calcext:value-type="string">
            <text:p>ECS Meeting Abstracts</text:p>
          </table:table-cell>
          <table:table-cell/>
          <table:table-cell office:value-type="string" calcext:value-type="string">
            <text:p>IMD-1, IMD-2</text:p>
          </table:table-cell>
          <table:table-cell table:style-name="ce1"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9" meta:object-count="0"/>
    <meta:generator>LibreOffice/26.2.4.2$Linux_X86_64 LibreOffice_project/620$Build-2</meta:generator>
  </office:meta>
</office:document-meta>
</file>