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0016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1.817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ZEA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ractionated proteomics identifies a protein network mitigating resistance exercise-induced damage in human skeletal muscle</text:p>
          </table:table-cell>
          <table:table-cell office:value-type="string" calcext:value-type="string">
            <text:p>Maithreyan Kuppusamy; Daniel Jacko; Yamini Gupta; Sandro Sieger; Kirill Schaaf; Martin Matijass; Käthe Bersiner; Jonas Zacher; Sara Bonini; Miguel Cosenza-Contreras; Peter van der Ven; Wilhelm Bloch; Dieter O. Fürst; Dominic Winter; Jörg Höhfeld; Pitter Huesgen; Sebastian Gehlert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cessing and release of the maize phytocytokine Zip1</text:p>
          </table:table-cell>
          <table:table-cell office:value-type="string" calcext:value-type="string">
            <text:p>Maurice Koenig; Zarah Sorger; Parisa Kakanj; Paula Dewes; Melissa Mantz; Andreas Perrar; Muthusaravanan Sivaramakrishnan; Simon Stael; Balakumaran Chandrasekar; Pitter Huesgen; Johana C. Misas Villamil; Gunther Doehlemann</text:p>
          </table:table-cell>
          <table:table-cell office:value-type="string" calcext:value-type="string">
            <text:p>PLANT PHYSIOLOGY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lockage of autophagy causes severe skeletal muscle disruption in a mouse model for myofibrillar myopathy 6</text:p>
          </table:table-cell>
          <table:table-cell office:value-type="string" calcext:value-type="string">
            <text:p>Kerstin Filippi; Kathrin Graf-Riesen; Maithreyan Kuppusamy; Andreas Unger; Kenichi Kimura; Martin Matijass; Henrique Baeta; Magdalena Podlacha; Daniel Haertter; Alexei P. Kudin; Martin Wiemann; Grzegorz Węgrzyn; Cornelia Kornblum; Jens Reimann; Wolfgang A. Linke; Pitter Huesgen; Wolfram S. Kunz; Bernd K. Fleischmann; Michael Hesse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juvenation of the Aged Cerebrovascular System via Protein Corona–Guided Fusogenic Liposome Delivery</text:p>
          </table:table-cell>
          <table:table-cell office:value-type="string" calcext:value-type="string">
            <text:p>Santny Shanmugarama; Till Gronemann; Roland Patai; László Hricisák; Raghavendra Y. Nagaraja; Sharon Negri; Hassan Abushukair; Stefano Tarantini; Parikshat Sirpal; Shannon M. Conley; Péter Mukli; Prithwish Mukherjee; Sabrina Berkamp; Nils Hersch; Maithreyan Kuppusamy; Pitter Huesgen; Rudolf Merkel; Tamás Kiss; Zoltán Benyó; Zoltán Ungvári; Agnes Csiszar; Anna Csiszár</text:p>
          </table:table-cell>
          <table:table-cell table:number-columns-repeated="2"/>
          <table:table-cell office:value-type="string" calcext:value-type="string">
            <text:p>ER-C-3, IBI-2</text:p>
          </table:table-cell>
          <table:table-cell table:style-name="ce1" office:value-type="date" office:date-value="2026-03-14" calcext:value-type="date">
            <text:p>03/14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" meta:object-count="0"/>
    <meta:generator>LibreOffice/26.2.4.2$Linux_X86_64 LibreOffice_project/620$Build-2</meta:generator>
  </office:meta>
</office:document-meta>
</file>